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спитанники-студии-армрестлинга-цдт-ново-переделкино-успешно-выступили-на-турнире-в-балашихе"/>Воспитанники студии армрестлинга ЦДТ «Ново-Переделкино» успешно выступили на турнире в Балашихе<text:bookmark-end text:name="воспитанники-студии-армрестлинга-цдт-ново-переделкино-успешно-выступили-на-турнире-в-балашихе"/></text:h>
      <text:p text:style-name="First_20_paragraph">28.04.2021</text:p>
      <text:p text:style-name="Text_20_body">Воспитанники студии армрестлинга «Титан» центра детского творчества «Ново-Переделкино» завоевали награды в ходе открытого турнира по данному виду спорта, который прошел в Балашихе. Ребята взяли две золотые, одну серебряную и три бронзовые медали.</text:p>
      <text:p text:style-name="Text_20_body">Как сообщается в Instagram ЦДТ, детей подготовил руководитель студии, педагог Алексей Акутин. Руководство центра поздравляет спортсменов и тренера с успехом.</text:p>
      <text:p text:style-name="Text_20_body">Отмечается, что в соревнованиях приняли участие 150 человек в различных весовых и возрастных категориях. Всего выступили 40 команд из Московской области и Москвы.</text:p>
      <text:p text:style-name="Text_20_body">-- Фото: pixabay.com</text:p>
      <text:p text:style-name="Text_20_body"><text:line-break/></text:p>
      <text:p text:style-name="Text_20_body">Адрес страницы: <text:a xlink:type="simple" xlink:href="http://novo-peredelkino.mos.ru/presscenter/news/detail/9912543.html" office:name=""><text:span text:style-name="Definition">http://novo-peredelkino.mos.ru/presscenter/news/detail/9912543.html</text:span></text:a></text:p>
      <text:p text:style-name="Text_20_body"><text:a xlink:type="simple" xlink:href="http://novo-peredelkino.mos.ru" office:name=""><text:span text:style-name="Definition">Управа района Ново-Передел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31T08:27:24Z</meta:creation-date>
    <dc:date>2023-07-31T08:27:24Z</dc:date>
  </office:meta>
</office:document-meta>
</file>