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дставители-нко-получат-до-3-000-000-стартовал-прием-заявок-международной-премии-мывместе"/>Представители НКО получат до 3 000 000 ₽: стартовал прием заявок Международной Премии #МЫВМЕСТЕ<text:bookmark-end text:name="представители-нко-получат-до-3-000-000-стартовал-прием-заявок-международной-премии-мывместе"/></text:h>
      <text:p text:style-name="First_20_paragraph">17.03.2023</text:p>
      <text:p text:style-name="Text_20_body"><text:span text:style-name="T1">Стартовал третий сезон Международной Премии #МЫВМЕСТЕ. Организаторы приглашают к участию представителей НКО, которые реализуют социально значимые проекты на территории России.</text:span></text:p>
      <text:p text:style-name="Text_20_body">Участникам категории «НКО» предлагают подать заявку в одной из 7 номинаций. Так, в номинации «Помощь людям» ожидают проекты, связанные с улучшением благополучия уязвимых категорий граждан, защитой населения и территорий от ЧС, поиском людей, популяризацией культуры безопасности. В «Стране возможностей» — проекты, работающие над развитием образования, добровольчества, науки, патриотизма, культурных ценностей и традиций, сохранением исторической памяти.</text:p>
      <text:p text:style-name="Text_20_body">В «Здоровье нации» — проекты на тему донорства, психического и физического здоровья, спорта и ЗОЖ. В «МЫВМЕСТЕ — Россия» — проекты, поддерживающие граждан, проживающих в ЛНР, ДНР, Херсонской и Запорожской областях, вынужденных переселенцев, военнослужащих и их семей. В «Территории для жизни» — проекты, связанные с развитием городской среды, инфраструктуры, туризма, сохранением окружающей среды, поддержанием экологии, защитой животных и их прав.</text:p>
      <text:p text:style-name="Text_20_body">Социально значимые проекты в медиасреде в «Медиапроекте» и системные долгосрочные программы организаций в «Лидерах социальных изменений».</text:p>
      <text:p text:style-name="Text_20_body">Призовой фонд категории «НКО» — 37 500 000 ₽, общий призовой фонд Премии — 90 000 000 ₽. Регистрация проходит на сайте <text:a xlink:type="simple" xlink:href="https://xn--e1aglkf7g.xn--b1agazb5ah1e.xn--p1ai/" office:name=""><text:span text:style-name="Definition">премия.мывместе.рф</text:span></text:a> до 15 мая.</text:p>
      <text:p text:style-name="Text_20_body">Победители получат общественное признание, грант до 3 000 000 ₽, специальную благодарность от руководства страны, статус «Партнер национальных проектов», путешествие по России и дополнительные баллы в конкурсах от АНО «Россия — страна возможностей», включение и интеграцию в сообщество #МЫВМЕСТЕ, прохождение образовательной программы, бесплатное участие в ПМЭФ, продвижение в СМИ, публикация в сборнике для тиражирования, медиасопровождение от АНО «Национальные приоритеты».</text:p>
      <text:p text:style-name="Text_20_body">Отметим, в третьем сезоне Премии появились нововведения — спецноминация «Наставничество года». Полуфинал Премии пройдет в формате очной защиты на окружных форумах добровольцев #МЫВМЕСТЕ. Участники получат уникальную возможность пройти специальную образовательную программу и улучшить свои проекты, применив на практике советы от федеральных экспертов.</text:p>
      <text:p text:style-name="Text_20_body">Кроме того, финалисты защитят свои проекты на очном мероприятии в Москве. У участников будет шанс получить поддержку от именитого жюри. А также победители Премии смогут выбрать себе наставника из числа членов Оргкомитета, известных государственных и общественных деятелей, первых лиц страны.</text:p>
      <text:p text:style-name="Text_20_body">Цель Премии — дать признание и поддержку лидерам общественно значимых инициатив, направленных на помощь людям и улучшение качества жизни в России и мире.</text:p>
      <text:p text:style-name="Text_20_body"><text:line-break/></text:p>
      <text:p text:style-name="Text_20_body"><text:line-break/></text:p>
      <text:p text:style-name="Text_20_body">Адрес страницы: <text:a xlink:type="simple" xlink:href="http://novo-peredelkino.mos.ru/presscenter/news/detail/9424640.html" office:name=""><text:span text:style-name="Definition">http://novo-peredelkino.mos.ru/presscenter/news/detail/9424640.html</text:span></text:a></text:p>
      <text:p text:style-name="Text_20_body"><text:a xlink:type="simple" xlink:href="http://novo-peredelkino.mos.ru" office:name=""><text:span text:style-name="Definition">Управа района Ново-Передел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9T06:49:16Z</meta:creation-date>
    <dc:date>2025-04-09T06:49:16Z</dc:date>
  </office:meta>
</office:document-meta>
</file>