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званы-лучшие-площадки-москвы-для-занятия-уличными-видами-спорта"/>Названы лучшие площадки Москвы для занятия уличными видами спорта<text:bookmark-end text:name="названы-лучшие-площадки-москвы-для-занятия-уличными-видами-спорта"/></text:h>
      <text:p text:style-name="First_20_paragraph">16.07.2020</text:p>
      <text:p text:style-name="Text_20_body">Скейтбординг, панна-футбол, текбол, воркаут и бейсбол – всеми этими уличными видами спорта москвичи и гости города могут заняться на одной из десятков спортплощадок города. Расскажем, где их найти.</text:p>
      <text:p text:style-name="Text_20_body">Для любителей скейтбординга и лонгбординга в 2019 году в Москве открыли 20 скейт-парков и 12 памп-треков. Например, новые площадки появились у Нижнего Каменского пруда в 17-м микрорайоне Зеленограда, в Котловке (по улице Ремизова, дом 14) и Северном Бутове (по улице Старокачаловская, дом 22). А в Детском Черкизовском парке появился большой экстремальный комплекс на 3,6 тысяч квадратных метров.</text:p>
      <text:p text:style-name="Text_20_body">Желающие сыграть в панна-футбол (вид спорта, рассчитанный всего на двух игроков) могут отправиться в парк «Бабушкинский», где в 2019 году открыли две площадки специально для этого вида спорта. Также заниматься можно в Воронцовском парке и парке «Пальмира», у пруда на Джамгаровской улице и на Химкинском бульваре в Северном Тушине.</text:p>
      <text:p text:style-name="Text_20_body">Еще один новый для россиян вид спорта – текбол. Чтобы поиграть в него, потребуется специальный выгнутой стол с ударопрочной сеткой в центре. Такие столы установили в благоустроенном сквере Победы на пересечении улиц Мусы Джалиля и Шипиловской.</text:p>
      <text:p text:style-name="Text_20_body">Для тех, кто занимается воркаутом на улице, в 2019 году открыли 92 площадки в разных районах Москвы. Они расположены во дворах, скверах и парках.</text:p>
      <text:p text:style-name="Text_20_body">В России набирает популярность и бейсбол. Для любителей и фанатов этого вида спорта в 2018 году в парке «Братеевская пойма» открыли профессиональный стадион. Новое поле, трибуны, раздевалки и душевые – здесь есть все для зрелищной игры. На стадионе тренируется столичный бейсбольный клуб «Спартак» и проходят игры Российской любительской бейсбольной лиги.</text:p>
      <text:p text:style-name="Text_20_body">mos.ru</text:p>
      <text:p text:style-name="Text_20_body"><text:line-break/></text:p>
      <text:p text:style-name="Text_20_body">Адрес страницы: <text:a xlink:type="simple" xlink:href="http://novo-peredelkino.mos.ru/presscenter/news/detail/9030841.html" office:name=""><text:span text:style-name="Definition">http://novo-peredelkino.mos.ru/presscenter/news/detail/9030841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9:04:36Z</meta:creation-date>
    <dc:date>2023-05-19T19:04:36Z</dc:date>
  </office:meta>
</office:document-meta>
</file>