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диапродвижение-для-бизнеса-мбм-проведет-конференцию-для-предпринимателей"/>Медиапродвижение для бизнеса: МБМ проведет конференцию для предпринимателей<text:bookmark-end text:name="медиапродвижение-для-бизнеса-мбм-проведет-конференцию-для-предпринимателей"/></text:h>
      <text:p text:style-name="First_20_paragraph">27.01.2025</text:p>
      <text:p text:style-name="Text_20_body">27.01.2025<text:line-break/><text:line-break/></text:p>
      <text:p text:style-name="Text_20_body"><text:line-break/></text:p>
      <text:p text:style-name="Text_20_body"><text:span text:style-name="T1">Фото Е. Самарина. Пресс-служба Мэра и Правительства Москвы</text:span></text:p>
      <text:p text:style-name="Text_20_body"><text:line-break/></text:p>
      <text:p text:style-name="Text_20_body">Гости мероприятия познакомятся с трендами, стратегиями и инструментами медиамаркетинга, а также поймут, как создавать и продвигать видеоконтент на разных языках при помощи нейросетей.</text:p>
      <text:p text:style-name="Text_20_body">7 февраля ГБУ «Малый бизнес Москвы» (МБМ) и столичный <text:a xlink:type="simple" xlink:href="https://www.mos.ru/dpir/" office:name=""><text:span text:style-name="Definition">Департамент предпринимательства и инновационного развития</text:span></text:a> проведут для предпринимателей конференцию «Медиапродвижение для бизнеса. Как стать медийным в 2025 году».</text:p>
      <text:p text:style-name="Text_20_body">Во время мероприятия гости узнают, как создать узнаваемый бренд, обойти конкурентов, минимизировать влияние негативной информации на репутацию и заработать на медийности.</text:p>
      <text:p text:style-name="Text_20_body">Деловую программу откроет выступление эксперта по видеомаркетингу. Он расскажет о методах развития медийности при помощи видео, о том, как изменится видеоконтент в 2025 году и как увеличить продажи с его помощью.</text:p>
      <text:p text:style-name="Text_20_body">После этого основатель PR-бюро и эксперт по коммуникации объяснит, как малому бизнесу попасть в СМИ и о чем говорить с аудиторией через медиа, чтобы повысить ее лояльность.</text:p>
      <text:p text:style-name="Text_20_body">Кроме того, предприниматели познакомятся с трендами, стратегиями и инструментами медиамаркетинга, а также поймут, как создавать и продвигать видеоконтент на разных языках при помощи нейросетей.</text:p>
      <text:p text:style-name="Text_20_body">Конференция пройдет с 12:00 до 17:00 на площадке «Цифровое деловое пространство» по адресу: улица Покровка, дом 47. Участие бесплатное, необходима <text:a xlink:type="simple" xlink:href="https://mbm.mos.ru/education/obuchayushchiye-meropriyatiya/konferentsiya-mediaprodvizhenie-dlya-biznesa-kak-stat-mediynym-v-2025-godu_10592048" office:name=""><text:span text:style-name="Definition">предварительная регистрация</text:span></text:a>.</text:p>
      <text:p text:style-name="Text_20_body"><text:a xlink:type="simple" xlink:href="https://mbm.mos.ru/" office:name=""><text:span text:style-name="Definition">ГБУ «Малый бизнес Москвы»</text:span></text:a>, подведомственное столичному <text:a xlink:type="simple" xlink:href="https://www.mos.ru/dpir/" office:name=""><text:span text:style-name="Definition">Департаменту предпринимательства и инновационного развития</text:span></text:a>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 и конференции. Они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можно <text:a xlink:type="simple" xlink:href="https://mbm.mos.ru/" office:name=""><text:span text:style-name="Definition">на сайте МБМ</text:span></text:a> и по телефону: +7 495 225-14-14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.</text:p>
      <text:p text:style-name="Text_20_body"><text:line-break/></text:p>
      <text:p text:style-name="Text_20_body"><text:line-break/></text:p>
      <text:p text:style-name="Text_20_body">Адрес страницы: <text:a xlink:type="simple" xlink:href="http://novo-peredelkino.mos.ru/presscenter/news/detail/12777799.html" office:name=""><text:span text:style-name="Definition">http://novo-peredelkino.mos.ru/presscenter/news/detail/12777799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5T03:37:04Z</meta:creation-date>
    <dc:date>2025-03-25T03:37:04Z</dc:date>
  </office:meta>
</office:document-meta>
</file>