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ссажиры-мосгортранса-20-тыс.-раз-оставили-отзыв-о-поездке-с-помощью-qr-кода-в-2024-году"/>Пассажиры Мосгортранса 20 тыс. раз оставили отзыв о поездке с помощью QR-кода в 2024 году<text:bookmark-end text:name="пассажиры-мосгортранса-20-тыс.-раз-оставили-отзыв-о-поездке-с-помощью-qr-кода-в-2024-году"/></text:h>
      <text:p text:style-name="First_20_paragraph">24.01.2025</text:p>
      <text:p text:style-name="Text_20_body"><text:span text:style-name="T1">Максим Ликсутов сообщил, что пассажиры могут оставить отзыв о поездке с помощью QR-кода, который есть в каждом автобусе и электробусе Мосгортранса.</text:span></text:p>
      <text:p text:style-name="Text_20_body"><text:line-break/></text:p>
      <text:p text:style-name="Text_20_body">За 2024 год сервисом <text:span text:style-name="T1">воспользовались 20 тыс. раз.</text:span></text:p>
      <text:p text:style-name="Text_20_body"><text:line-break/></text:p>
      <text:p text:style-name="Text_20_body">Такая обратная связь:</text:p>
      <text:p text:style-name="Text_20_body"><text:line-break/></text:p>
      <text:p text:style-name="Text_20_body">- делает ваши поездки комфортнее</text:p>
      <text:p text:style-name="Text_20_body">- позволяет сообщить о забытых вещах</text:p>
      <text:p text:style-name="Text_20_body">- дает возможность поблагодарить водителя</text:p>
      <text:p text:style-name="Text_20_body"><text:line-break/></text:p>
      <text:p text:style-name="Text_20_body"><text:line-break/></text:p>
      <text:p text:style-name="Text_20_body">«В Москве свыше 7 тыс. автобусов и электробусов Мосгортранса, которые обслуживают более чем 700 маршрутов. Пассажиры могут отсканировать специальный QR-код в салоне и оставить отзыв о поездке. Мы продолжаем внедрять удобные цифровые сервисы в работу наземного транспорта по поручению Мэра Москвы Сергея Собянина», — <text:span text:style-name="T1">добавил Максим Ликсутов.</text:span></text:p>
      <text:p text:style-name="Text_20_body"><text:line-break/></text:p>
      <text:p text:style-name="Text_20_body">Адрес страницы: <text:a xlink:type="simple" xlink:href="http://novo-peredelkino.mos.ru/presscenter/news/detail/12776121.html" office:name=""><text:span text:style-name="Definition">http://novo-peredelkino.mos.ru/presscenter/news/detail/12776121.html</text:span></text:a></text:p>
      <text:p text:style-name="Text_20_body"><text:a xlink:type="simple" xlink:href="http://novo-peredelkino.mos.ru" office:name=""><text:span text:style-name="Definition">Управа района Ново-Передел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4T15:20:22Z</meta:creation-date>
    <dc:date>2025-01-24T15:20:22Z</dc:date>
  </office:meta>
</office:document-meta>
</file>