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во-переделкине-выдано-разрешение-на-строительство-кластера"/>В Ново-Переделкине выдано разрешение на строительство кластера<text:bookmark-end text:name="в-ново-переделкине-выдано-разрешение-на-строительство-кластера"/></text:h>
      <text:p text:style-name="First_20_paragraph">16.12.2024</text:p>
      <text:p text:style-name="Text_20_body">16.12.2024</text:p>
      <text:p text:style-name="Text_20_body">Власти выдали разрешение на строительство кластера в Ново-Переделкине. Он будет включать пять жилых корпусов и офисное здание. По словам председателя Мосгосстройнадзора Антона Слободчикова, строительные работы будут вестись на Боровском шоссе.</text:p>
      <text:p text:style-name="Text_20_body">Он отметил, что пять корпусов будут иметь высоту 30 и 31 этаж общей площадью 136,6 тысячи квадратных метров, 25-этажное офисное здание площадью 27 тысяч квадратных метров спроектировано с учетом монтажа шести скоростных подъемников и отдельно стоящего грузопассажирского лифта.</text:p>
      <text:p text:style-name="Text_20_body">Как сообщается на официальном <text:a xlink:type="simple" xlink:href="https://www.mos.ru/news/item/147818073/" office:name=""><text:span text:style-name="Definition">сайте</text:span></text:a> мэра Москвы, все объекты расположатся на одноэтажном стилобате, в котором планируется разместить коммерческие помещения и колясочные. На подземном уровне оборудуют паркинг на 261 машино-место и 172 кладовые для жильцов.</text:p>
      <text:p text:style-name="Text_20_body">В жилых корпусах появятся 1692 квартиры площадью 83,2 тысячи квадратных метров. Во входных группах сделают зоны ожидания, пространства для коворкинга, колясочные, места для хранения велосипедов и лапомойки для животных. В каждом корпусе установят по четыре лифта.</text:p>
      <text:p text:style-name="Text_20_body">В офисном здании на первом этаже будет располагаться торговая зона с ресторанами, рядом с корпусом предусмотрено рабочее пространство. Деловой центр будет рассчитан на 3,5 тысячи рабочих мест.</text:p>
      <text:p text:style-name="Text_20_body">-- Фото: mos.ru</text:p>
      <text:p text:style-name="Text_20_body"><text:line-break/></text:p>
      <text:p text:style-name="Text_20_body">Адрес страницы: <text:a xlink:type="simple" xlink:href="http://novo-peredelkino.mos.ru/presscenter/news/detail/12722250.html" office:name=""><text:span text:style-name="Definition">http://novo-peredelkino.mos.ru/presscenter/news/detail/12722250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7T01:47:27Z</meta:creation-date>
    <dc:date>2025-01-27T01:47:27Z</dc:date>
  </office:meta>
</office:document-meta>
</file>