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дании-цссв-берег-надежды-пройдет-капитальный-ремонт"/>В здании ЦССВ «Берег надежды» пройдет капитальный ремонт<text:bookmark-end text:name="в-здании-цссв-берег-надежды-пройдет-капитальный-ремонт"/></text:h>
      <text:p text:style-name="First_20_paragraph">11.10.2024</text:p>
      <text:p text:style-name="Text_20_body">11.10.2024</text:p>
      <text:p text:style-name="Text_20_body">В одном из отделений Центра содействия семейному воспитанию «Берег надежды» планируют произвести капитальный ремонт. Об этом сообщает официальный <text:a xlink:type="simple" xlink:href="https://www.mos.ru/news/item/145096073/" office:name=""><text:span text:style-name="Definition">сайт</text:span></text:a> мэра и правительства Москвы.</text:p>
      <text:p text:style-name="Text_20_body">Работы выполнят по адресу: ул. Шолохова, д. 6, корп. 3. Ремонт затронет первый этаж трехэтажного здания.</text:p>
      <text:p text:style-name="Text_20_body">Так, специалисты обновят наружную и внутреннюю отделку, заменят двери и оконные блоки. Для ремонта стен будут использованы разнообразные материалы. Также будут заменены инженерные коммуникации.</text:p>
      <text:p text:style-name="Text_20_body">Отмечается, что проектная документация для проведения работ согласована Москомэкспертизой.</text:p>
      <text:p text:style-name="Text_20_body">-- Фото: mos.ru</text:p>
      <text:p text:style-name="Text_20_body"><text:line-break/></text:p>
      <text:p text:style-name="Text_20_body">Адрес страницы: <text:a xlink:type="simple" xlink:href="http://novo-peredelkino.mos.ru/presscenter/news/detail/12609531.html" office:name=""><text:span text:style-name="Definition">http://novo-peredelkino.mos.ru/presscenter/news/detail/12609531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4T17:46:50Z</meta:creation-date>
    <dc:date>2025-03-24T17:46:50Z</dc:date>
  </office:meta>
</office:document-meta>
</file>