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language="ru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россии-впервые-проведет-трехсторонние-международные-учения"/>МЧС России впервые проведет трехсторонние международные учения<text:bookmark-end text:name="мчс-россии-впервые-проведет-трехсторонние-международные-учения"/></text:h>
      <text:p text:style-name="First_20_paragraph">28.05.2024</text:p>
      <text:p text:style-name="Text_20_body"><text:span text:style-name="T1">МЧС России организует на Дальнем Востоке крупномасштабные учения по обеспечению безопасности населения и оказанию всесторонней поддержки при ликвидации крупномасштабных международных чрезвычайных ситуаций.</text:span></text:p>
      <text:p text:style-name="Text_20_body"/>
      <text:p text:style-name="Text_20_body"><text:span text:style-name="T1">«Спасательные ведомства России, Китая и Монголии примут участие в совместных учениях, которые состоятся в третьем квартале 2025 года в Хабаровске. Это первая тренировка подобного формата», – анонсировал трехсторонние учения МЧС России, КНР и Монголии Министр Александр Куренков.</text:span></text:p>
      <text:p text:style-name="Text_20_body"/>
      <text:p text:style-name="Text_20_body"><text:span text:style-name="T1">Участие в первом координационном совещание по вопросам организации учений приняли делегаций трёх стран. Был согласован замысел учения, а также вопросы организации всестороннего обеспечения. Делегаты ознакомились с местами проведения практической и демонстрационной части учений. Обозначены конкретные шаги и этапы подготовки, а также утверждён дальнейший план действий.</text:span></text:p>
      <text:p text:style-name="Text_20_body"/>
      <text:p text:style-name="Text_20_body"><text:span text:style-name="T1">Иностранные коллеги ознакомились с техникой и снаряжением учебно-тренировочного комплекса для подготовки высококлассных специалистов поисково-спасательного отряда (с.Ракитное) Главного управления МЧС России по Хабаровскому краю. В 2021 году отряд получил международную аттестацию по методологии ИНСАРАГ.</text:span></text:p>
      <text:p text:style-name="Text_20_body"><text:line-break/></text:p>
      <text:p text:style-name="Text_20_body">Адрес страницы: <text:a xlink:type="simple" xlink:href="http://novo-peredelkino.mos.ru/presscenter/news/detail/12393219.html" office:name=""><text:span text:style-name="Definition">http://novo-peredelkino.mos.ru/presscenter/news/detail/12393219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3T12:18:31Z</meta:creation-date>
    <dc:date>2024-06-23T12:18:31Z</dc:date>
  </office:meta>
</office:document-meta>
</file>