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верейской-улице-планируется-строительство-многофункционального-жилого-комплекса"/>На Верейской улице планируется строительство многофункционального жилого комплекса<text:bookmark-end text:name="на-верейской-улице-планируется-строительство-многофункционального-жилого-комплекса"/></text:h>
      <text:p text:style-name="First_20_paragraph">05.03.2024</text:p>
      <text:p text:style-name="Text_20_body"><text:span text:style-name="T1">На Верейской улице планируется строительство многофункционального жилого комплекса, состоящего из трех жилых корпусов разной этажности. Скругленные объемы зданий будут обернуты металлическими поясами, а для отделки пилонов используют кассеты трех цветов – шоколадного, кофейного и бежевого. Об этом рассказал главный архитектор Москвы, первый заместитель председателя Москомархитектуры Сергей Кузнецов.</text:span></text:p>
      <text:p text:style-name="Text_20_body"><text:span text:style-name="T2">«Территория застройки находится в непосредственной близости от реки Сетунь, и в проекте прослеживаются элементы бионической архитектуры. Окруженный с севера и запада парком комплекс становится символическим «островом»: за счет своей формы здания плавно соединяются с природным ландшафтом»,</text:span> - прокомментировал Сергей Кузнецов.</text:p>
      <text:p text:style-name="Text_20_body">Проект разработан архитектурным бюро UNK. Высота нового многофункционального комплекса по адресу: улица Верейская, вл. 12, будет варьироваться от 11 до 19 этажей. Общая площадь составит порядка 38 тысяч квадратных метров. На кровлях планируется сделать эксплуатируемые террасы для прогулок, замостив их керамогранитом и гравием. Для отделки фасадов используют крупноформатные керамогранитные панели, прозрачное стекло триплекс, металлические кассеты, ламели и панели из композитных материалов.</text:p>
      <text:p text:style-name="Text_20_body">Подземная автостоянка, кладовые и места для хранения велосипедов будут располагаться под корпусами и дворовой частью комплекса. Основной въезд на территорию предусматривается с Верейской улицы и с существующего внутриквартального проезда. Во дворе сделают ландшафтный парк по индивидуальному проекту.</text:p>
      <text:p text:style-name="Text_20_body">Фото: Пресс-служба Москомархитектуры</text:p>
      <text:p text:style-name="Text_20_body"><text:line-break/></text:p>
      <text:p text:style-name="Text_20_body">Адрес страницы: <text:a xlink:type="simple" xlink:href="http://novo-peredelkino.mos.ru/presscenter/news/detail/12214122.html" office:name=""><text:span text:style-name="Definition">http://novo-peredelkino.mos.ru/presscenter/news/detail/12214122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8T11:12:55Z</meta:creation-date>
    <dc:date>2025-03-28T11:12:55Z</dc:date>
  </office:meta>
</office:document-meta>
</file>