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коративные-ламели-станут-центральным-элементом-фасада-здания-суда-в-очаково-матвеевское"/>Декоративные ламели станут центральным элементом фасада здания суда в Очаково-Матвеевское<text:bookmark-end text:name="декоративные-ламели-станут-центральным-элементом-фасада-здания-суда-в-очаково-матвеевское"/></text:h>
      <text:p text:style-name="First_20_paragraph">25.01.2024</text:p>
      <text:p text:style-name="Text_20_body">25.01.2024<text:line-break/><text:line-break/></text:p>
      <text:p text:style-name="Text_20_body">Первый апелляционный суд общей юрисдикции в районе Очаково-Матвеевское будет размещаться на Рябиновой улице, д.36, к.1. Основной элемент монохромных фасадов четырехэтажного здания – декоративные белые ламели. Об этом рассказал главный архитектор Москвы, первый заместитель председателя Москомархитектуры Сергей Кузнецов.</text:p>
      <text:p text:style-name="Text_20_body">«Четырехэтажное строение состоит из двух прямоугольных объемов. В уровне второго этажа идет вынос от основного фасада на 1 метр, он подчеркивается с помощью пояса из стеклофибробетона шириной 2.4 метра», - отметил Сергей Кузнецов.</text:p>
      <text:p text:style-name="Text_20_body">Суд будет располагаться в реконструируемом здании, общая площадь которого после обновления составит 10 500 кв.м. Одновременно в нем смогут работать 45 судей. По словам Сергея Кузнецова, для отделки фасадов авторы проекта выбрали материалы с разными фактурами: стеклофибробетон, стемалит, перфорированные металлические ламели. Архитектурная концепция разработана ООО «А-Проект.К».</text:p>
      <text:p text:style-name="Text_20_body">Первые три этажа административного здания включают в себя конвойный и служебный блоки, зону для посетителей. Это помещения службы охраны, гардероб, КПП, помещение досмотра, комнаты приставов и адвокатов, пресс-центр, залы судебных заседаний, медицинские кабинеты, помещение для задержанных лиц, архив администрация и так далее. Четвертый этаж состоит полностью из служебной зоны.</text:p>
      <text:p text:style-name="Text_20_body">Основной вход в комплекс удобен для маломобильных категорий граждан, он запроектирован без лестниц и пандусов. Прилегающую территорию оформят брусчаткой в составе благоустройства.</text:p>
      <text:p text:style-name="Text_20_body">Фото: Пресс-служба Москомархитектуры</text:p>
      <text:p text:style-name="Text_20_body"><text:line-break/></text:p>
      <text:p text:style-name="Text_20_body"><text:line-break/></text:p>
      <text:p text:style-name="Text_20_body">Адрес страницы: <text:a xlink:type="simple" xlink:href="http://novo-peredelkino.mos.ru/presscenter/news/detail/12126530.html" office:name=""><text:span text:style-name="Definition">http://novo-peredelkino.mos.ru/presscenter/news/detail/12126530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2T05:20:01Z</meta:creation-date>
    <dc:date>2025-02-12T05:20:01Z</dc:date>
  </office:meta>
</office:document-meta>
</file>