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воспитанники-спортшколы-борец-приняли-участие-в-первенстве-столицы-по-тхэквондо-среди-юниоров"/>Воспитанники спортшколы «Борец» приняли участие в первенстве столицы по тхэквондо среди юниоров<text:bookmark-end text:name="воспитанники-спортшколы-борец-приняли-участие-в-первенстве-столицы-по-тхэквондо-среди-юниоров"/></text:h>
      <text:p text:style-name="First_20_paragraph">15.02.2022</text:p>
      <text:p text:style-name="Text_20_body">Воспитанники спортивной школы «Борец» приняли участие в первенстве Москвы по тхэквондо среди юниоров. Об этом сообщается на сайте учреждения.</text:p>
      <text:p text:style-name="Text_20_body">На турнире спортсмены «Борца» завоевали семь медалей: три золотые, две серебряные и две бронзовые.</text:p>
      <text:p text:style-name="Text_20_body">Отмечается, что по итогам соревнований также были определены участники финала спартакиады школьников.</text:p>
      <text:p text:style-name="Text_20_body">-- Фото: pixabay.com</text:p>
      <text:p text:style-name="Text_20_body"><text:line-break/></text:p>
      <text:p text:style-name="Text_20_body">Адрес страницы: <text:a xlink:type="simple" xlink:href="http://novo-peredelkino.mos.ru/presscenter/news/detail/10622777.html" office:name=""><text:span text:style-name="Definition">http://novo-peredelkino.mos.ru/presscenter/news/detail/10622777.html</text:span></text:a></text:p>
      <text:p text:style-name="Text_20_body"><text:a xlink:type="simple" xlink:href="http://novo-peredelkino.mos.ru" office:name=""><text:span text:style-name="Definition">Управа района Ново-Переделкино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3-12-25T01:23:58Z</meta:creation-date>
    <dc:date>2023-12-25T01:23:58Z</dc:date>
  </office:meta>
</office:document-meta>
</file>