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амбисты-из-школы-борец-приняли-участие-в-турнире-кубок-братьев-клецковых"/>Самбисты из школы «Борец» приняли участие в турнире «Кубок братьев Клецковых»<text:bookmark-end text:name="самбисты-из-школы-борец-приняли-участие-в-турнире-кубок-братьев-клецковых"/></text:h>
      <text:p text:style-name="First_20_paragraph">01.12.2021</text:p>
      <text:p text:style-name="Text_20_body">Воспитанники спортивной школы «Борец» выступили на открытом турнире по самбо «Кубок братьев Клецковых». Об этом сообщается на сайте учреждения.</text:p>
      <text:p text:style-name="Text_20_body">Соревнования прошли в центре спорта и образования «Самбо-70». В них участвовали столичные команды спортсменов, а также представители регионов РФ: Саратовской, Московской, Свердловской, Тюменской областей и Краснодарского края.</text:p>
      <text:p text:style-name="Text_20_body">Самбист из школы «Борец» Владимир Попов занял второе место в весовой категории до 71 кг. Еще один воспитанник «Борца» Эльбрус Гаджитаев, выступавший в весовой категории до 64 кг, остановился в шаге от пьедестала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novo-peredelkino.mos.ru/presscenter/news/detail/10439335.html" office:name=""><text:span text:style-name="Definition">http://novo-peredelkino.mos.ru/presscenter/news/detail/10439335.html</text:span></text:a></text:p>
      <text:p text:style-name="Text_20_body"><text:a xlink:type="simple" xlink:href="http://novo-peredelkino.mos.ru" office:name=""><text:span text:style-name="Definition">Управа района Ново-Переделк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25T04:42:09Z</meta:creation-date>
    <dc:date>2023-07-25T04:42:09Z</dc:date>
  </office:meta>
</office:document-meta>
</file>